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8dc4148681ec8652fe92d5c5428c3c.jpg"/>
  <manifest:file-entry manifest:media-type="image/png" manifest:full-path="Pictures/f2d318d05551d0e122090ec7991bb435.png"/>
  <manifest:file-entry manifest:media-type="image/png" manifest:full-path="Pictures/664fec46e51c223992887618ad6803c7.png"/>
  <manifest:file-entry manifest:media-type="image/jpeg" manifest:full-path="Pictures/1d0aaec3571948dec89ef511b2b47c69.jpg"/>
  <manifest:file-entry manifest:media-type="image/png" manifest:full-path="Pictures/d0a0fc9cf109a4ac2bec613ca6a01b8b.png"/>
  <manifest:file-entry manifest:media-type="image/jpeg" manifest:full-path="Pictures/f45610e53ea3455c2eb65ea74af007ca.jpg"/>
  <manifest:file-entry manifest:media-type="image/jpeg" manifest:full-path="Pictures/45ec3fa27fc32b25a63bb4f46a4acc9f.jpg"/>
  <manifest:file-entry manifest:media-type="image/svg+xml" manifest:full-path="Pictures/3a686413619e1d1dd2084f0e6ed6270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#en:start" text:style-name="Local_20_link" text:visited-style-name="Visited_20_Local_20_Link">Array</text:a></text:p>
      <text:h text:style-name="Heading_20_1" text:outline-level="1"><text:bookmark text:name="en:start"/><text:bookmark-start text:name="__RefHeading___summer_schoolgeotraining_1"/><text:bookmark-start text:name="summer_schoolgeotraining"/>Summer School: GeoTraining<text:bookmark-end text:name="__RefHeading___summer_schoolgeotraining_1"/><text:bookmark-end text:name="summer_schoolgeotraining"/></text:h>
      <text:h text:style-name="Heading_20_3" text:outline-level="3"><text:bookmark-start text:name="__RefHeading___environmental_and_remote_sensing_data_analysis_via_geospatial_technologies_in_research_and_teaching_2"/><text:bookmark-start text:name="environmental_and_remote_sensing_data_analysis_via_geospatial_technologies_in_research_and_teaching"/>Environmental and Remote Sensing Data Analysis via Geospatial Technologies in Research and Teaching<text:bookmark-end text:name="__RefHeading___environmental_and_remote_sensing_data_analysis_via_geospatial_technologies_in_research_and_teaching_2"/><text:bookmark-end text:name="environmental_and_remote_sensing_data_analysis_via_geospatial_technologies_in_research_and_teaching"/></text:h>
      <text:p text:style-name="Horizontal_20_Line"/>
      <text:h text:style-name="Heading_20_5" text:outline-level="5"><text:bookmark-start text:name="__RefHeading___a_training_programme_for_the_academic_qualification_of_junior_researchers_from_africa_latin_america_middle_east_south_east_asia_and_south_asia_for_scholarship_holders_in_the_daad_in-country_in-region_programme_3"/><text:bookmark-start text:name="a_training_programme_for_the_academic_qualification_of_junior_researchers_from_africa_latin_america_middle_east_south_east_asia_and_south_asia_for_scholarship_holders_in_the_daad_in-country_in-region_programme"/>A training programme for the academic qualification of junior researchers from Africa, Latin America, Middle East, South East Asia and South Asia for scholarship holders in the DAAD In-Country / In-Region Programme<text:bookmark-end text:name="__RefHeading___a_training_programme_for_the_academic_qualification_of_junior_researchers_from_africa_latin_america_middle_east_south_east_asia_and_south_asia_for_scholarship_holders_in_the_daad_in-country_in-region_programme_3"/><text:bookmark-end text:name="a_training_programme_for_the_academic_qualification_of_junior_researchers_from_africa_latin_america_middle_east_south_east_asia_and_south_asia_for_scholarship_holders_in_the_daad_in-country_in-region_programme"/></text:h>
      <text:p text:style-name="Horizontal_20_Line"/>
      <text:p text:style-name="Plugin_Wrap_Paragraph_Justify"><draw:a xlink:type="simple" xlink:href="https://geotraining.de/doku.php?id=en:information:description"><draw:frame draw:style-name="medialeft" draw:name=" Photo taken by Lilli Güssow Legend" text:anchor-type="paragraph" draw:z-index="0" svg:width="106.68cm"><draw:text-box><text:p text:style-name="legendcenter"><draw:frame draw:style-name="medialeft" draw:name=" Photo taken by Lilli Güssow" text:anchor-type="paragraph" draw:z-index="0" svg:width="106.68cm" svg:height="71.7020833333cm"><draw:image xlink:href="Pictures/208dc4148681ec8652fe92d5c5428c3c.jpg" xlink:type="simple" xlink:show="embed" xlink:actuate="onLoad"/></draw:frame> Photo taken by Lilli Güssow</text:p></draw:text-box></draw:frame></draw:a> <text:line-break/>
<text:span text:style-name="Strong_20_Emphasis"><text:a xlink:type="simple" xlink:href="https://geotraining.de/doku.php?id=en:information:description" text:style-name="Internet_20_link" text:visited-style-name="Visited_20_Internet_20_Link">Summer school application</text:a></text:span> <text:line-break/>
<text:a xlink:type="simple" xlink:href="https://geotraining.de/doku.php?id=en:information:description" text:style-name="Internet_20_link" text:visited-style-name="Visited_20_Internet_20_Link">Get more information about the summer school programme and apply for the GeoTraining in Germany.</text:a></text:p>
      <text:p text:style-name="Plugin_Wrap_Paragraph_Justify"><draw:a xlink:type="simple" xlink:href="https://geotraining.de/doku.php?id=en:courses:description"><draw:frame draw:style-name="mediaright" draw:name="generated by Artificial Intelligence Legend" text:anchor-type="paragraph" draw:z-index="0" svg:width="40.64cm" style:rel-width="100%"><draw:text-box><text:p text:style-name="legendcenter"><draw:frame draw:style-name="mediaright" draw:name="generated by Artificial Intelligence" text:anchor-type="paragraph" draw:z-index="1" svg:width="40.64cm" style:rel-width="100%" svg:height="27.0933333333cm" style:rel-height="scale"><draw:image xlink:href="Pictures/f2d318d05551d0e122090ec7991bb435.png" xlink:type="simple" xlink:show="embed" xlink:actuate="onLoad"/></draw:frame>generated by Artificial Intelligence</text:p></draw:text-box></draw:frame></draw:a> <text:line-break/>
<text:span text:style-name="Strong_20_Emphasis"><text:a xlink:type="simple" xlink:href="https://geotraining.de/doku.php?id=en:courses:description" text:style-name="Internet_20_link" text:visited-style-name="Visited_20_Internet_20_Link">Training resource system</text:a></text:span> <text:line-break/>
<text:a xlink:type="simple" xlink:href="https://geotraining.de/doku.php?id=en:courses:description" text:style-name="Internet_20_link" text:visited-style-name="Visited_20_Internet_20_Link">The training resource system serves as a open educational resource and provides assignments, tasks, and materials.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<draw:frame draw:style-name="media" draw:name="2" text:anchor-type="as-char" draw:z-index="2" svg:width="5.29166666667cm" style:rel-width="100%" svg:height="0.0264583333333cm" style:rel-height="scale"><draw:image xlink:href="Pictures/664fec46e51c223992887618ad6803c7.png" xlink:type="simple" xlink:show="embed" xlink:actuate="onLoad"/></draw:frame></text:p>
          </table:table-cell>
          <text:p text:style-name="Plugin_Wrap_Paragraph_Justify"><draw:a xlink:type="simple" xlink:href="https://uos-de.maps.arcgis.com/apps/dashboards/d178d61fdd864e39a0aaa9557e0d5967#/"><draw:frame draw:style-name="medialeft" draw:name="https://pixabay.com/de/photos/weltweit-global-globus-erde-welt-6064090/ Legend" text:anchor-type="paragraph" draw:z-index="0" svg:width="33.8666666667cm" style:rel-width="100%"><draw:text-box><text:p text:style-name="legendcenter"><draw:frame draw:style-name="medialeft" draw:name="https://pixabay.com/de/photos/weltweit-global-globus-erde-welt-6064090/" text:anchor-type="paragraph" draw:z-index="3" svg:width="33.8666666667cm" style:rel-width="100%" svg:height="17.9916666667cm" style:rel-height="scale"><draw:image xlink:href="Pictures/1d0aaec3571948dec89ef511b2b47c69.jpg" xlink:type="simple" xlink:show="embed" xlink:actuate="onLoad"/></draw:frame>https://pixabay.com/de/photos/weltweit-global-globus-erde-welt-6064090/</text:p></draw:text-box></draw:frame></draw:a> <text:line-break/>
<text:a xlink:type="simple" xlink:href="https://experience.arcgis.com/experience/5a42da8a591142a181a0cf6a6cef1a25/" text:style-name="Internet_20_link" text:visited-style-name="Visited_20_Internet_20_Link">Get an overview of the international distribution of all participants of GeoTraining until today.</text:a></text:p>
        </table:table-row>
      </table:table>
      <text:p text:style-name="Horizontal_20_Line"/>
      <text:p text:style-name="Plugin_Wrap_Paragraph_Centered">Funded by <draw:a xlink:type="simple" xlink:href="https://www.daad.de/en/"><draw:frame draw:style-name="media" draw:name="DAAD Logo Legend" text:anchor-type="as-char" draw:z-index="0" svg:width="10.5833333333cm"><draw:text-box><text:p text:style-name="legendcenter"><draw:frame draw:style-name="media" draw:name="DAAD Logo" text:anchor-type="as-char" draw:z-index="4" svg:width="10.5833333333cm" svg:height="3.85884615385cm"><draw:image xlink:href="Pictures/d0a0fc9cf109a4ac2bec613ca6a01b8b.png" xlink:type="simple" xlink:show="embed" xlink:actuate="onLoad"/></draw:frame>DAAD Logo</text:p></draw:text-box></draw:frame></draw:a>  <draw:a xlink:type="simple" xlink:href="http://www.bmz.de/en/index.html"><draw:frame draw:style-name="media" draw:name="BMZ Logo Legend" text:anchor-type="as-char" draw:z-index="0" svg:width="7.9375cm" style:rel-width="100%"><draw:text-box><text:p text:style-name="legendcenter"><draw:frame draw:style-name="media" draw:name="BMZ Logo" text:anchor-type="as-char" draw:z-index="5" svg:width="7.9375cm" style:rel-width="100%" svg:height="5.53779069767cm" style:rel-height="scale"><draw:image xlink:href="Pictures/f45610e53ea3455c2eb65ea74af007ca.jpg" xlink:type="simple" xlink:show="embed" xlink:actuate="onLoad"/></draw:frame>BMZ Logo</text:p></draw:text-box></draw:frame></draw:a>.</text:p>
      <text:p text:style-name="Text_20_body">Supported by
<draw:frame draw:style-name="media" draw:name="6" text:anchor-type="as-char" draw:z-index="6" svg:width="10.5833333333cm" svg:height="6.62608695652cm"><draw:image xlink:href="Pictures/45ec3fa27fc32b25a63bb4f46a4acc9f.jpg" xlink:type="simple" xlink:show="embed" xlink:actuate="onLoad"/></draw:frame>
<draw:frame draw:style-name="mediacenter" draw:name="7" text:anchor-type="paragraph" draw:z-index="7" svg:width="" svg:rel-width="100%" svg:height="2.64583333333cm"><draw:image xlink:href="Pictures/3a686413619e1d1dd2084f0e6ed62700.svg" xlink:type="simple" xlink:show="embed" xlink:actuate="onLoad"/></draw:frame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52:39</meta:creation-date>
    <dc:creator>Generated</dc:creator>
    <dc:date>2026-09-13T07::52:39</dc:date>
    <dc:language>en-US</dc:language>
    <meta:editing-cycles>1</meta:editing-cycles>
    <meta:editing-duration>PT0S</meta:editing-duration>
    <dc:title>en:start</dc:title>
  </office:meta>
</office:document-meta>
</file>