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69b5719c4821cbd6feeb8a717a9b006.jpg"/>
  <manifest:file-entry manifest:media-type="image/jpeg" manifest:full-path="Pictures/52c59c0adb3344b4142060540bab8b1c.jpeg"/>
  <manifest:file-entry manifest:media-type="image/jpeg" manifest:full-path="Pictures/ee1300e808cf9195dfe5ede919c67442.jpeg"/>
  <manifest:file-entry manifest:media-type="image/jpeg" manifest:full-path="Pictures/0364ecd439eff6152dece454f084f9d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80-info-culture"/><text:bookmark-start text:name="__RefHeading___cultural_activities_1"/><text:bookmark-start text:name="cultural_activities"/>Cultural Activities<text:bookmark-end text:name="__RefHeading___cultural_activities_1"/><text:bookmark-end text:name="cultural_activities"/></text:h>
      <text:p text:style-name="Text_20_body">-further pictures below-</text:p>
      <text:p text:style-name="Text_20_body"><draw:frame draw:style-name="mediacenter" draw:name="photos taken by Lilli Güssow Legend" text:anchor-type="paragraph" draw:z-index="0" svg:width="63.1295833333cm" style:rel-width="100%"><draw:text-box><text:p text:style-name="legendcenter"><draw:frame draw:style-name="mediacenter" draw:name="photos taken by Lilli Güssow" text:anchor-type="paragraph" draw:z-index="0" svg:width="63.1295833333cm" style:rel-width="100%" svg:height="25.4cm" style:rel-height="scale"><draw:image xlink:href="Pictures/a69b5719c4821cbd6feeb8a717a9b006.jpg" xlink:type="simple" xlink:show="embed" xlink:actuate="onLoad"/></draw:frame>photos taken by Lilli Güssow</text:p></draw:text-box></draw:frame></text:p>
      <text:h text:style-name="Heading_20_2" text:outline-level="2"><text:bookmark-start text:name="__RefHeading___content_2"/><text:bookmark-start text:name="content"/>Content<text:bookmark-end text:name="__RefHeading___content_2"/><text:bookmark-end text:name="content"/></text:h>
      <text:p text:style-name="Text_20_body">As part of the advanced training programme, the SPDL-scholarship holders take part in full-day excursions. Here they gain insights in the vocational fields of action of geospatial technologies, national park management, biodiversity, ecology, education, and agricultural and forestry sciences in order to illustrate the practical relevance of these thematic fields and to establish contacts with representatives of vocational practice. Moreover, this allows the different natural and cultural environments of Germany to be experienced in a participant-activating manner.</text:p>
      <text:h text:style-name="Heading_20_2" text:outline-level="2"><text:bookmark-start text:name="__RefHeading___specific_visits_3"/><text:bookmark-start text:name="specific_visits"/>Specific visits<text:bookmark-end text:name="__RefHeading___specific_visits_3"/><text:bookmark-end text:name="specific_visits"/></text:h>
      <text:p text:style-name="Text_20_body">The excursion programme for 2026 includes the following activities:</text:p>
      <text:list text:style-name="List_20_1" text:continue-numbering="false">
        <text:list-item>
          <text:p text:style-name="List_20_1_Content_First"> <text:span text:style-name="Strong_20_Emphasis">08.09.2026:</text:span> Social event - Print your GeoTraining T-Shirt at “feinsieben”</text:p>
        </text:list-item>
        <text:list-item>
          <text:p text:style-name="List_20_1_Content"> <text:span text:style-name="Strong_20_Emphasis">11.09.2026:</text:span> Night Watchman Tour in the city of Osnabrück</text:p>
        </text:list-item>
        <text:list-item>
          <text:p text:style-name="List_20_1_Content"> <text:span text:style-name="Strong_20_Emphasis">13.09.2026:</text:span> Trip to the North Sea and mudflat hike in Wremen with a guide, meet geography students from Osnabrück university → interactive teamwork and mudflat-ralley</text:p>
        </text:list-item>
        <text:list-item>
          <text:p text:style-name="List_20_1_Content"> <text:span text:style-name="Strong_20_Emphasis">15.09.2026:</text:span> Visiting German Federal Environmental Foundation (DBU) in Osnabrück and Exhibition Mission Aqua, afterwards: visit of the botanical garden from Osnabrück University</text:p>
        </text:list-item>
        <text:list-item>
          <text:p text:style-name="List_20_1_Content"> <text:span text:style-name="Strong_20_Emphasis">17.09.2026:</text:span> pub crawl in the city of Osnabrück - experience Osnabrücks best pubs</text:p>
        </text:list-item>
        <text:list-item>
          <text:p text:style-name="List_20_1_Content"> <text:span text:style-name="Strong_20_Emphasis">19.09.2026:</text:span> Piesberg Culture &amp; Landscape Park - hike</text:p>
        </text:list-item>
        <text:list-item>
          <text:p text:style-name="List_20_1_Content"> <text:span text:style-name="Strong_20_Emphasis">27.09.-28.09.2026:</text:span> Visiting the Federal Ministry for Economic Cooperation and Development (BMZ) and the DAAD-headquarters in Bonn and meeting with participants from other Summer Schools</text:p>
        </text:list-item>
        <text:list-item>
          <text:p text:style-name="List_20_1_Content_Last"> <text:span text:style-name="Strong_20_Emphasis">27.09.-28.09.2026:</text:span> Boat trip on the river Rhine in Cologne</text:p>
        </text:list-item>
      </text:list>
      <text:list text:style-name="List_20_1" text:continue-numbering="false">
        <text:list-item>
          <text:p text:style-name="LastListParagraph_List_20_1_Content_First"> Individual cultural experience: individual 1-day or 2-day city tour to a destination of choice → e.g. Münster, Bremen, Oldenburg, Hamburg, Berlin, Lake Dümmer…</text:p>
        </text:list-item>
      </text:list>
      <text:h text:style-name="Heading_20_2" text:outline-level="2"><text:bookmark-start text:name="__RefHeading___learning_goals_outcomes_4"/><text:bookmark-start text:name="learning_goals_outcomes"/>Learning goals/outcomes<text:bookmark-end text:name="__RefHeading___learning_goals_outcomes_4"/><text:bookmark-end text:name="learning_goals_outcomes"/></text:h>
      <text:p text:style-name="Text_20_body">The participants…</text:p>
      <text:list text:style-name="List_20_1" text:continue-numbering="false">
        <text:list-item>
          <text:p text:style-name="List_20_1_Content_First"> experience the practical fields of action of geospatial technologies;</text:p>
        </text:list-item>
        <text:list-item>
          <text:p text:style-name="List_20_1_Content"> engage in a subject-specific, content-related dialog with representatives of vocational practice;</text:p>
        </text:list-item>
        <text:list-item>
          <text:p text:style-name="List_20_1_Content"> know diverse structures and concepts as well as the legal guidelines of conservation areas, agricultural operations, and forestry operations in Germany;</text:p>
        </text:list-item>
        <text:list-item>
          <text:p text:style-name="List_20_1_Content"> know the autochthonous and allochthonous flora and fauna of Germany;</text:p>
        </text:list-item>
        <text:list-item>
          <text:p text:style-name="List_20_1_Content"> get to know Germany as a location for science;</text:p>
        </text:list-item>
        <text:list-item>
          <text:p text:style-name="List_20_1_Content"> become familiar with the structures in the urban and rural areas of Germany;</text:p>
        </text:list-item>
        <text:list-item>
          <text:p text:style-name="List_20_1_Content_Last"> gain insights into German society and culture.</text:p>
        </text:list-item>
      </text:list>
      <text:h text:style-name="Heading_20_2" text:outline-level="2"><text:bookmark-start text:name="__RefHeading___cultural_activities_in_photos_5"/><text:bookmark-start text:name="cultural_activities_in_photos"/>Cultural activities in photos<text:bookmark-end text:name="__RefHeading___cultural_activities_in_photos_5"/><text:bookmark-end text:name="cultural_activities_in_photos"/></text:h>
      <text:p text:style-name="Text_20_body"><draw:frame draw:style-name="media" draw:name="photos taken by Lilli Güssow Legend" text:anchor-type="as-char" draw:z-index="0" svg:width="58.6316666667cm" style:rel-width="100%"><draw:text-box><text:p text:style-name="legendcenter"><draw:frame draw:style-name="media" draw:name="photos taken by Lilli Güssow" text:anchor-type="as-char" draw:z-index="1" svg:width="58.6316666667cm" style:rel-width="100%" svg:height="21.6958333333cm" style:rel-height="scale"><draw:image xlink:href="Pictures/52c59c0adb3344b4142060540bab8b1c.jpeg" xlink:type="simple" xlink:show="embed" xlink:actuate="onLoad"/></draw:frame>photos taken by Lilli Güssow</text:p></draw:text-box></draw:frame></text:p>
      <text:p text:style-name="Text_20_body"><draw:frame draw:style-name="media" draw:name=" photos taken by Lilli Güssow Legend" text:anchor-type="as-char" draw:z-index="0" svg:width="60.9335416667cm" style:rel-width="100%"><draw:text-box><text:p text:style-name="legendcenter"><draw:frame draw:style-name="media" draw:name=" photos taken by Lilli Güssow" text:anchor-type="as-char" draw:z-index="2" svg:width="60.9335416667cm" style:rel-width="100%" svg:height="24.4210416667cm" style:rel-height="scale"><draw:image xlink:href="Pictures/ee1300e808cf9195dfe5ede919c67442.jpeg" xlink:type="simple" xlink:show="embed" xlink:actuate="onLoad"/></draw:frame> photos taken by Lilli Güssow</text:p></draw:text-box></draw:frame></text:p>
      <text:p text:style-name="Text_20_body"><draw:frame draw:style-name="media" draw:name="photos taken by Lilli Güssow Legend" text:anchor-type="as-char" draw:z-index="0" svg:width="59.610625cm" style:rel-width="100%"><draw:text-box><text:p text:style-name="legendcenter"><draw:frame draw:style-name="media" draw:name="photos taken by Lilli Güssow" text:anchor-type="as-char" draw:z-index="3" svg:width="59.610625cm" style:rel-width="100%" svg:height="24.4475cm" style:rel-height="scale"><draw:image xlink:href="Pictures/0364ecd439eff6152dece454f084f9dc.jpeg" xlink:type="simple" xlink:show="embed" xlink:actuate="onLoad"/></draw:frame>photos taken by Lilli Güssow</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9::24:33</meta:creation-date>
    <dc:creator>Generated</dc:creator>
    <dc:date>2026-09-13T09::24:33</dc:date>
    <dc:language>en-US</dc:language>
    <meta:editing-cycles>1</meta:editing-cycles>
    <meta:editing-duration>PT0S</meta:editing-duration>
    <dc:title>en:information:application:i-080-info-culture</dc:title>
  </office:meta>
</office:document-meta>
</file>