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31eef90cd20478a77b08526c5ab3a14.jpg"/>
  <manifest:file-entry manifest:media-type="image/svg+xml" manifest:full-path="Pictures/69a131793484e5f40ead57be51b5c75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courses:training:element-05:worksheets:lc-ws-04-1"/><text:bookmark-start text:name="__RefHeading___w03-1my_ilo_s_1"/><text:bookmark-start text:name="w03-1my_ilo_s"/>W03-1: My ILO's<text:bookmark-end text:name="__RefHeading___w03-1my_ilo_s_1"/><text:bookmark-end text:name="w03-1my_ilo_s"/></text:h>
      <text:p text:style-name="Text_20_body">Let’s focus on the Intended Learning Outcomes (ILOs) in your own teaching. Please use this worksheet to individually formulate the ILOs for a future course or for a course that you planned or implemented in the past. Please think of one course in particular while formulating your ILOs.</text:p>
      <text:p text:style-name="Text_20_body"><text:span text:style-name="Strong_20_Emphasis">a.</text:span> What are topics that need to be addressed in this course?</text:p>
      <text:p text:style-name="Text_20_body"><text:span text:style-name="Strong_20_Emphasis">b.</text:span> What levels of understanding need to be achieved for each topic? (e.g. recalling facts, being able to judge something etc.)</text:p>
      <text:p text:style-name="Text_20_body"><draw:frame draw:style-name="media" draw:name="0" text:anchor-type="as-char" draw:z-index="0" svg:width="10.5833333333cm" svg:height="5.1663630844cm"><draw:image xlink:href="Pictures/831eef90cd20478a77b08526c5ab3a14.jpg" xlink:type="simple" xlink:show="embed" xlink:actuate="onLoad"/></draw:frame></text:p>
      <text:p text:style-name="Text_20_body"><text:a xlink:type="simple" xlink:href="https://www.oercommons.org/courses/bloom-s-taxonomy" text:style-name="Internet_20_link" text:visited-style-name="Visited_20_Internet_20_Link">Vanderbilt University Center for Teaching (2016)</text:a></text:p>
      <text:p text:style-name="Text_20_body"><text:span text:style-name="Strong_20_Emphasis">c.</text:span> Formulate the intended learning outcomes for the selected topics and corresponding levels of understanding. You can use the verbs provided in the Bloom’s Taxonomy of Intended Learning Outcomes as a starting ponit (<text:a xlink:type="simple" xlink:href="https://www.oercommons.org/courses/bloom-s-taxonomy" text:style-name="Internet_20_link" text:visited-style-name="Visited_20_Internet_20_Link">Vanderbilt University Center for Teaching</text:a>, CC-BY-NC).</text:p>
      <text:p text:style-name="Text_20_body"><text:span text:style-name="Strong_20_Emphasis">d.</text:span> Prioritize the ILOs formulated. What are the ILOs that every single student needs to achieve? What are ILOs that are too specific given the anticipated previous knowledge of a certain group of students? Etc.</text:p>
      <text:p text:style-name="Text_20_body"><text:span text:style-name="Strong_20_Emphasis">e.</text:span> We assume that all co-teachers agree <draw:frame draw:style-name="media" draw:name="1" text:anchor-type="as-char" draw:z-index="1" svg:width="" svg:rel-width="100%" svg:height="0cm"><draw:image xlink:href="Pictures/69a131793484e5f40ead57be51b5c75c.svg" xlink:type="simple" xlink:show="embed" xlink:actuate="onLoad"/></draw:frame></text:p>
      <text:p text:style-name="Text_20_body"><text:span text:style-name="Strong_20_Emphasis">f.</text:span> How would you like to tell your students about the ILOs? Are you prepared to discuss the ILOs with them?</text:p>
      <text:p text:style-name="Text_20_body"><text:span text:style-name="Strong_20_Emphasis">g.</text:span> What Teaching and Learning Activities fit your ILOs/one of your ILOs? (only answer if you have finished no. 4 <draw:frame draw:style-name="media" draw:name="2" text:anchor-type="as-char" draw:z-index="2" svg:width="" svg:rel-width="100%" svg:height="0cm"><draw:image xlink:href="Pictures/69a131793484e5f40ead57be51b5c75c.svg" xlink:type="simple" xlink:show="embed" xlink:actuate="onLoad"/></draw:frame> !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1::36:11</meta:creation-date>
    <dc:creator>Generated</dc:creator>
    <dc:date>2026-09-13T11::36:11</dc:date>
    <dc:language>en-US</dc:language>
    <meta:editing-cycles>1</meta:editing-cycles>
    <meta:editing-duration>PT0S</meta:editing-duration>
    <dc:title>en:courses:training:element-05:worksheets:lc-ws-04-1</dc:title>
  </office:meta>
</office:document-meta>
</file>