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f407088f1934fa18c91e5ebc068d6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description"/><text:bookmark-start text:name="__RefHeading___training_resource_system_1"/><text:bookmark-start text:name="training_resource_system"/>Training resource system<text:bookmark-end text:name="__RefHeading___training_resource_system_1"/><text:bookmark-end text:name="training_resource_system"/></text:h>
      <text:p text:style-name="Text_20_body">The training resource system (TRS) serves as a open educational resource (OER) and ensures that important basic knowledge is documented. The TRS provides assignments, tasks, and material, allowing the preparation and follow-up work on the subject matter to be performed independently of place and time. </text:p>
      <text:p text:style-name="Text_20_body"><draw:frame draw:style-name="mediacenter" draw:name="linkes Foto: https://pixabay.com/illustrations/earth-continents-world-map-travel-9232582/|rechtes Foto:https://www.esa.int/kids/de/lernen/Technologie/Raumschiffe/ESA_und_NASA_planen_gemeinsam_Raumfahrzeug_fuer_bemannte_Langstreckenreisen Legend" text:anchor-type="paragraph" draw:z-index="0" svg:width="63.103125cm" style:rel-width="100%"><draw:text-box><text:p text:style-name="legendcenter"><draw:frame draw:style-name="mediacenter" draw:name="linkes Foto: https://pixabay.com/illustrations/earth-continents-world-map-travel-9232582/|rechtes Foto:https://www.esa.int/kids/de/lernen/Technologie/Raumschiffe/ESA_und_NASA_planen_gemeinsam_Raumfahrzeug_fuer_bemannte_Langstreckenreisen" text:anchor-type="paragraph" draw:z-index="0" svg:width="63.103125cm" style:rel-width="100%" svg:height="16.7216666667cm" style:rel-height="scale"><draw:image xlink:href="Pictures/80f407088f1934fa18c91e5ebc068d6f.jpg" xlink:type="simple" xlink:show="embed" xlink:actuate="onLoad"/></draw:frame>linkes Foto: https://pixabay.com/illustrations/earth-continents-world-map-travel-9232582/|rechtes Foto:https://www.esa.int/kids/de/lernen/Technologie/Raumschiffe/ESA_und_NASA_planen_gemeinsam_Raumfahrzeug_fuer_bemannte_Langstreckenreisen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7::53:39</meta:creation-date>
    <dc:creator>Generated</dc:creator>
    <dc:date>2026-09-13T07::53:39</dc:date>
    <dc:language>en-US</dc:language>
    <meta:editing-cycles>1</meta:editing-cycles>
    <meta:editing-duration>PT0S</meta:editing-duration>
    <dc:title>en:courses:description</dc:title>
  </office:meta>
</office:document-meta>
</file>