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f3dd58d458fdeff60f24883bc89826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archiv:materials:lc-m-05-1"/><text:bookmark-start text:name="__RefHeading___m02-1sl_and_practice_1"/><text:bookmark-start text:name="m02-1sl_and_practice"/>M02-1: SL and Practice<text:bookmark-end text:name="__RefHeading___m02-1sl_and_practice_1"/><text:bookmark-end text:name="m02-1sl_and_practice"/></text:h>
      <text:h text:style-name="Heading_20_2" text:outline-level="2"><text:bookmark-start text:name="__RefHeading___how_to_bring_service_learning_in_practice_2"/><text:bookmark-start text:name="how_to_bring_service_learning_in_practice"/>How to bring “Service Learning” in practice?<text:bookmark-end text:name="__RefHeading___how_to_bring_service_learning_in_practice_2"/><text:bookmark-end text:name="how_to_bring_service_learning_in_practice"/></text:h>
      <text:h text:style-name="Heading_20_3" text:outline-level="3"><text:bookmark-start text:name="__RefHeading___a_clarifying_3"/><text:bookmark-start text:name="a_clarifying"/>A) Clarifying<text:bookmark-end text:name="__RefHeading___a_clarifying_3"/><text:bookmark-end text:name="a_clarifying"/></text:h>
      <text:p text:style-name="Text_20_body"><text:span text:style-name="Strong_20_Emphasis">1. Brainstorm: collecting ideas (teachers and learners)</text:span></text:p>
      <text:list text:style-name="List_20_1" text:continue-numbering="false">
        <text:list-item>
          <text:p text:style-name="List_20_1_Content_First"> Define the problem (definition phase)</text:p>
        </text:list-item>
        <text:list-item>
          <text:p text:style-name="List_20_1_Content"> Discuss the problem grounded by information (information phase)</text:p>
        </text:list-item>
        <text:list-item>
          <text:p text:style-name="List_20_1_Content"> Concreate the problem (new-definition phase)</text:p>
        </text:list-item>
        <text:list-item>
          <text:p text:style-name="List_20_1_Content"> Concreate ideas (idea phase)</text:p>
        </text:list-item>
        <text:list-item>
          <text:p text:style-name="List_20_1_Content_Last"> Sort in categories (examination phase)</text:p>
        </text:list-item>
      </text:list>
      <text:p text:style-name="Text_20_body"><text:span text:style-name="Strong_20_Emphasis">2. Partner Search:</text:span> identifying and finding cooperation partners (agencies, grants, institutions, local partners etc.)</text:p>
      <text:p text:style-name="Text_20_body"><text:span text:style-name="Strong_20_Emphasis">3. Curriculum:</text:span> clarifying the connecting between current and former seminars, expected learning outcome and study aims</text:p>
      <text:h text:style-name="Heading_20_3" text:outline-level="3"><text:bookmark-start text:name="__RefHeading___b_setting_the_primary_focus_4"/><text:bookmark-start text:name="b_setting_the_primary_focus"/>B) Setting the primary focus<text:bookmark-end text:name="__RefHeading___b_setting_the_primary_focus_4"/><text:bookmark-end text:name="b_setting_the_primary_focus"/></text:h>
      <text:p text:style-name="Text_20_body">What should be reached: what are the resources of the group, their prior experiences, their knowledge –&gt; what can be reached?</text:p>
      <text:p text:style-name="Text_20_body">(e.g. overcoming the theory-practice-gap, supporting to be a participating member of the society, democracy, scientific knowledge, social competences live-long-learning, planning skills, building relationships, getting research results, supporting critical thinking, problem-solving, offering job chances, see <text:a xlink:type="simple" xlink:href="https://geotraining.de/doku.php?id=en:courses:archiv:materials:lc-m-05-2" text:style-name="Internet_20_link" text:visited-style-name="Visited_20_Internet_20_Link">M02-2: Service Learning in Educational Domains</text:a>.</text:p>
      <text:list text:style-name="List_20_1" text:continue-numbering="false">
        <text:list-item>
          <text:p text:style-name="List_20_1_Content_First"> “academic expectancies” <text:span text:style-name="Emphasis">(learning growth)</text:span></text:p>
        </text:list-item>
        <text:list-item>
          <text:p text:style-name="List_20_1_Content"> “service expectancies” <text:span text:style-name="Emphasis">(social effect)</text:span></text:p>
        </text:list-item>
        <text:list-item>
          <text:p text:style-name="List_20_1_Content_Last"> “Personal growth expectancies” <text:span text:style-name="Emphasis">(personal competence gain)
</text:span></text:p>
        </text:list-item>
      </text:list>
      <text:h text:style-name="Heading_20_3" text:outline-level="3"><text:bookmark-start text:name="__RefHeading___course_5"/><text:bookmark-start text:name="course"/>Course:<text:bookmark-end text:name="__RefHeading___course_5"/><text:bookmark-end text:name="course"/></text:h>
      <text:p text:style-name="Text_20_body">Give the three months course a structure and keep the Service-Learning Standards for Quality Practice in mind (<text:a xlink:type="simple" xlink:href="https://geotraining.de/doku.php?id=en:courses:archiv:materials:lc-m-05-3" text:style-name="Internet_20_link" text:visited-style-name="Visited_20_Internet_20_Link">M02-3</text:a>).</text:p>
      <text:list text:style-name="List_20_1" text:continue-numbering="false">
        <text:list-item>
          <text:p text:style-name="LastListParagraph_List_20_1_Content_First"> Introductory workshop/seminar (clarifying frame, organisational aspects, scientific and social context: practical aspects / scientific aspects / social aspects)</text:p>
        </text:list-item>
      </text:list>
      <text:list text:style-name="List_20_1" text:continue-numbering="false">
        <text:list-item>
          <text:p text:style-name="LastListParagraph_List_20_1_Content_First"> Connection and trust building to the cooperation partners (getting to know new social fields and acting adequate)</text:p>
        </text:list-item>
      </text:list>
      <text:list text:style-name="List_20_1" text:continue-numbering="false">
        <text:list-item>
          <text:p text:style-name="LastListParagraph_List_20_1_Content_First"> Encouraging active role of the learners (acting, responsibility, problem solving, experiencing something new)</text:p>
        </text:list-item>
      </text:list>
      <text:list text:style-name="List_20_1" text:continue-numbering="false">
        <text:list-item>
          <text:p text:style-name="LastListParagraph_List_20_1_Content_First"> Encouraging teamwork of the learners (sensible in between the students working group and in between the service giver/taker-connection, avoiding disappointing and in transparent events)</text:p>
        </text:list-item>
      </text:list>
      <text:list text:style-name="List_20_1" text:continue-numbering="false">
        <text:list-item>
          <text:p text:style-name="LastListParagraph_List_20_1_Content_First"> Encouraging meta reflection (exploration of the reasons for the main problem and concrete raising problems; bringing the own role, points of views, problems to mind) </text:p>
        </text:list-item>
      </text:list>
      <text:list text:style-name="List_20_1" text:continue-numbering="false">
        <text:list-item>
          <text:p text:style-name="LastListParagraph_List_20_1_Content_First"> Evaluating the pedagogical win, effects, problems of the project (drawing a balance)</text:p>
        </text:list-item>
      </text:list>
      <text:p text:style-name="Text_20_body">Here an overview:</text:p>
      <text:p text:style-name="Text_20_body"><draw:frame draw:style-name="mediacenter" draw:name="0" text:anchor-type="paragraph" draw:z-index="0" svg:width="10.5833333333cm" svg:height="8.80942234848cm"><draw:image xlink:href="Pictures/df3dd58d458fdeff60f24883bc898264.jpg" xlink:type="simple" xlink:show="embed" xlink:actuate="onLoad"/></draw:frame></text:p>
      <text:p text:style-name="Text_20_body">Source: <text:a xlink:type="simple" xlink:href="https://i.pinimg.com/736x/2f/b3/7e/2fb37e69e503afc8864a0a0cbb7e923f--school-volunteers-student-volunteer.jpg" text:style-name="Internet_20_link" text:visited-style-name="Visited_20_Internet_20_Link">https://i.pinimg.com/736x/2f/b3/7e/2fb37e69e503afc8864a0a0cbb7e923f--school-volunteers-student-volunteer.jp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1::07:24</meta:creation-date>
    <dc:creator>Generated</dc:creator>
    <dc:date>2026-09-13T11::07:24</dc:date>
    <dc:language>en-US</dc:language>
    <meta:editing-cycles>1</meta:editing-cycles>
    <meta:editing-duration>PT0S</meta:editing-duration>
    <dc:title>en:courses:archiv:materials:lc-m-05-1</dc:title>
  </office:meta>
</office:document-meta>
</file>