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f8df64e977b5072b043b57290da0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materials:lc-m-03-3"/><text:bookmark-start text:name="__RefHeading___m01-3pblseven-steps_1"/><text:bookmark-start text:name="m01-3pblseven-steps"/>M01-3: PBL: Seven-Steps<text:bookmark-end text:name="__RefHeading___m01-3pblseven-steps_1"/><text:bookmark-end text:name="m01-3pblseven-steps"/></text:h>
      <text:p text:style-name="Text_20_body">The figure below gives you a summary of the widely accepted Maastrich “seven step” sequence (Maastrich University). </text:p>
      <text:p text:style-name="Text_20_body"><draw:frame draw:style-name="mediacenter" draw:name="0" text:anchor-type="paragraph" draw:z-index="0" svg:width="19.84375cm" style:rel-width="100%" svg:height="14.5818890815cm" style:rel-height="scale"><draw:image xlink:href="Pictures/6bf8df64e977b5072b043b57290da004.png" xlink:type="simple" xlink:show="embed" xlink:actuate="onLoad"/></draw:frame></text:p>
      <text:p text:style-name="Text_20_body">Redrawn and changed from: Cita van Til &amp; Francy van der Heijden, PBL Study Skills. An overview. Maastricht University. Department of Educational Development &amp; Resear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24:20</meta:creation-date>
    <dc:creator>Generated</dc:creator>
    <dc:date>2026-09-13T12::24:20</dc:date>
    <dc:language>en-US</dc:language>
    <meta:editing-cycles>1</meta:editing-cycles>
    <meta:editing-duration>PT0S</meta:editing-duration>
    <dc:title>en:courses:archiv:materials:lc-m-03-3</dc:title>
  </office:meta>
</office:document-meta>
</file>